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6pt" style:text-underline-style="solid" style:text-underline-width="auto" style:text-underline-color="font-color" fo:font-weight="bold" officeooo:rsid="001bed5a" officeooo:paragraph-rsid="00241ba7" style:font-size-asian="26pt" style:font-weight-asian="bold" style:font-size-complex="26pt" style:font-weight-complex="bold"/>
    </style:style>
    <style:style style:name="P2" style:family="paragraph" style:parent-style-name="Standard">
      <style:paragraph-properties fo:text-align="center" style:justify-single-word="false"/>
      <style:text-properties officeooo:paragraph-rsid="00241ba7"/>
    </style:style>
    <style:style style:name="P3" style:family="paragraph" style:parent-style-name="Standard">
      <style:text-properties officeooo:rsid="001bed5a" officeooo:paragraph-rsid="001bed5a"/>
    </style:style>
    <style:style style:name="P4" style:family="paragraph" style:parent-style-name="Standard">
      <style:text-properties fo:color="#ff4000" loext:opacity="100%"/>
    </style:style>
    <style:style style:name="P5" style:family="paragraph" style:parent-style-name="Standard">
      <style:text-properties fo:color="#000000" loext:opacity="100%" officeooo:rsid="001bed5a" officeooo:paragraph-rsid="00241ba7"/>
    </style:style>
    <style:style style:name="P6" style:family="paragraph" style:parent-style-name="Standard">
      <style:text-properties officeooo:rsid="001bed5a" officeooo:paragraph-rsid="00241ba7"/>
    </style:style>
    <style:style style:name="P7" style:family="paragraph" style:parent-style-name="Standard">
      <style:text-properties fo:color="#ff0000" loext:opacity="100%" officeooo:rsid="001bed5a" officeooo:paragraph-rsid="00241ba7" fo:background-color="transparent"/>
    </style:style>
    <style:style style:name="P8" style:family="paragraph" style:parent-style-name="Standard">
      <style:text-properties style:use-window-font-color="true" loext:opacity="0%" officeooo:rsid="001bed5a" officeooo:paragraph-rsid="00382b41"/>
    </style:style>
    <style:style style:name="P9" style:family="paragraph" style:parent-style-name="Standard">
      <style:text-properties style:use-window-font-color="true" loext:opacity="0%" officeooo:rsid="00382b41" officeooo:paragraph-rsid="00382b41"/>
    </style:style>
    <style:style style:name="P10" style:family="paragraph" style:parent-style-name="Standard">
      <style:text-properties style:use-window-font-color="true" loext:opacity="0%" officeooo:rsid="00382b41" officeooo:paragraph-rsid="003a61ce"/>
    </style:style>
    <style:style style:name="P11" style:family="paragraph" style:parent-style-name="Standard">
      <style:text-properties officeooo:rsid="001bed5a" officeooo:paragraph-rsid="00382b41"/>
    </style:style>
    <style:style style:name="P12" style:family="paragraph" style:parent-style-name="Standard">
      <style:text-properties fo:color="#ff0000" loext:opacity="100%" officeooo:rsid="001bed5a" officeooo:paragraph-rsid="001bed5a" fo:background-color="transparent"/>
    </style:style>
    <style:style style:name="P13" style:family="paragraph" style:parent-style-name="Standard">
      <style:text-properties fo:color="#ff0000" loext:opacity="100%" officeooo:rsid="001bed5a" officeooo:paragraph-rsid="003a61ce"/>
    </style:style>
    <style:style style:name="P14" style:family="paragraph" style:parent-style-name="Standard">
      <style:text-properties officeooo:rsid="001bed5a" officeooo:paragraph-rsid="003a61ce"/>
    </style:style>
    <style:style style:name="P15" style:family="paragraph" style:parent-style-name="Standard">
      <style:text-properties officeooo:rsid="00241ba7" officeooo:paragraph-rsid="00241ba7"/>
    </style:style>
    <style:style style:name="P16" style:family="paragraph" style:parent-style-name="Standard">
      <style:text-properties officeooo:rsid="00091163" officeooo:paragraph-rsid="00241ba7"/>
    </style:style>
    <style:style style:name="P17" style:family="paragraph" style:parent-style-name="Standard">
      <style:paragraph-properties fo:text-align="center" style:justify-single-word="false"/>
      <style:text-properties officeooo:rsid="00241ba7" officeooo:paragraph-rsid="003545a5"/>
    </style:style>
    <style:style style:name="P18" style:family="paragraph" style:parent-style-name="Standard">
      <style:paragraph-properties fo:text-align="center" style:justify-single-word="false"/>
      <style:text-properties fo:font-size="10pt" style:text-underline-style="solid" style:text-underline-width="auto" style:text-underline-color="font-color" fo:font-weight="bold" officeooo:rsid="00241ba7" officeooo:paragraph-rsid="003545a5" style:font-size-asian="8.75pt" style:font-weight-asian="bold" style:font-size-complex="10pt" style:font-weight-complex="bold"/>
    </style:style>
    <style:style style:name="P19" style:family="paragraph" style:parent-style-name="Standard">
      <style:paragraph-properties fo:text-align="left" style:justify-single-word="false"/>
      <style:text-properties fo:font-size="18pt" style:text-underline-style="none" fo:font-weight="bold" officeooo:rsid="00241ba7" officeooo:paragraph-rsid="003545a5" style:font-size-asian="18pt" style:font-weight-asian="bold" style:font-size-complex="18pt" style:font-weight-complex="bold"/>
    </style:style>
    <style:style style:name="P20" style:family="paragraph" style:parent-style-name="Standard">
      <style:text-properties officeooo:rsid="002a1bc6" officeooo:paragraph-rsid="002c18b2"/>
    </style:style>
    <style:style style:name="P21" style:family="paragraph" style:parent-style-name="Standard">
      <style:text-properties fo:color="#ff0000" loext:opacity="100%" fo:font-size="14pt" fo:font-weight="bold" officeooo:rsid="003ba144" officeooo:paragraph-rsid="00241ba7" style:font-size-asian="14pt" style:font-weight-asian="bold" style:font-size-complex="14pt" style:font-weight-complex="bold"/>
    </style:style>
    <style:style style:name="P22" style:family="paragraph" style:parent-style-name="Standard">
      <style:text-properties fo:font-weight="normal" officeooo:rsid="00286433" officeooo:paragraph-rsid="00241ba7" style:font-weight-asian="normal" style:font-weight-complex="normal"/>
    </style:style>
    <style:style style:name="P23" style:family="paragraph" style:parent-style-name="Standard">
      <style:text-properties fo:font-weight="normal" officeooo:rsid="00241ba7" officeooo:paragraph-rsid="00241ba7" style:font-weight-asian="normal" style:font-weight-complex="normal"/>
    </style:style>
    <style:style style:name="T1" style:family="text">
      <style:text-properties fo:font-size="26pt" style:text-underline-style="solid" style:text-underline-width="auto" style:text-underline-color="font-color" fo:font-weight="bold" officeooo:rsid="003363a0" style:font-size-asian="26pt" style:font-weight-asian="bold" style:font-size-complex="26pt" style:font-weight-complex="bold"/>
    </style:style>
    <style:style style:name="T2" style:family="text">
      <style:text-properties fo:font-size="26pt" style:text-underline-style="solid" style:text-underline-width="auto" style:text-underline-color="font-color" fo:font-weight="bold" officeooo:rsid="00241ba7" style:font-size-asian="26pt" style:font-weight-asian="bold" style:font-size-complex="26pt" style:font-weight-complex="bold"/>
    </style:style>
    <style:style style:name="T3" style:family="text">
      <style:text-properties fo:font-size="26pt" style:text-underline-style="solid" style:text-underline-width="auto" style:text-underline-color="font-color" fo:font-weight="bold" officeooo:rsid="00205c3d" style:font-size-asian="26pt" style:font-weight-asian="bold" style:font-size-complex="26pt" style:font-weight-complex="bold"/>
    </style:style>
    <style:style style:name="T4" style:family="text">
      <style:text-properties fo:font-size="26pt" style:text-underline-style="solid" style:text-underline-width="auto" style:text-underline-color="font-color" fo:font-weight="bold" officeooo:rsid="00382b41" style:font-size-asian="26pt" style:font-weight-asian="bold" style:font-size-complex="26pt" style:font-weight-complex="bold"/>
    </style:style>
    <style:style style:name="T5" style:family="text">
      <style:text-properties officeooo:rsid="003a61ce"/>
    </style:style>
    <style:style style:name="T6" style:family="text">
      <style:text-properties officeooo:rsid="0035cac3"/>
    </style:style>
    <style:style style:name="T7" style:family="text">
      <style:text-properties officeooo:rsid="00241ba7"/>
    </style:style>
    <style:style style:name="T8" style:family="text">
      <style:text-properties officeooo:rsid="002e39f8"/>
    </style:style>
    <style:style style:name="T9" style:family="text">
      <style:text-properties officeooo:rsid="001e1bdb"/>
    </style:style>
    <style:style style:name="T10" style:family="text">
      <style:text-properties officeooo:rsid="00382b41"/>
    </style:style>
    <style:style style:name="T11" style:family="text">
      <style:text-properties fo:color="#000000" loext:opacity="100%"/>
    </style:style>
    <style:style style:name="T12" style:family="text">
      <style:text-properties fo:color="#000000" loext:opacity="100%" officeooo:rsid="003a61ce"/>
    </style:style>
    <style:style style:name="T13" style:family="text">
      <style:text-properties fo:color="#000000" loext:opacity="100%" officeooo:rsid="00382b41"/>
    </style:style>
    <style:style style:name="T14" style:family="text">
      <style:text-properties officeooo:rsid="002f24b6"/>
    </style:style>
    <style:style style:name="T15" style:family="text">
      <style:text-properties fo:font-size="15pt" fo:font-weight="bold" style:font-size-asian="15pt" style:font-weight-asian="bold" style:font-size-complex="15pt" style:font-weight-complex="bold"/>
    </style:style>
    <style:style style:name="T16" style:family="text">
      <style:text-properties officeooo:rsid="001d4e62"/>
    </style:style>
    <style:style style:name="T17" style:family="text">
      <style:text-properties fo:font-size="24pt" style:text-underline-style="solid" style:text-underline-width="auto" style:text-underline-color="font-color" fo:font-weight="bold" style:font-size-asian="24pt" style:font-weight-asian="bold" style:font-size-complex="24pt" style:font-weight-complex="bold"/>
    </style:style>
    <style:style style:name="T18" style:family="text">
      <style:text-properties fo:font-size="24pt" style:text-underline-style="solid" style:text-underline-width="auto" style:text-underline-color="font-color" fo:font-weight="bold" officeooo:rsid="003545a5" style:font-size-asian="24pt" style:font-weight-asian="bold" style:font-size-complex="24pt" style:font-weight-complex="bold"/>
    </style:style>
    <style:style style:name="T19" style:family="text">
      <style:text-properties officeooo:rsid="003545a5"/>
    </style:style>
    <style:style style:name="T20" style:family="text">
      <style:text-properties fo:font-size="14pt" fo:font-weight="bold" style:font-size-asian="14pt" style:font-weight-asian="bold" style:font-size-complex="14pt" style:font-weight-complex="bold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officeooo:rsid="003b5b01"/>
    </style:style>
    <style:style style:name="T23" style:family="text">
      <style:text-properties officeooo:rsid="003ba144"/>
    </style:style>
    <style:style style:name="T24" style:family="text">
      <style:text-properties fo:color="#ff0000" loext:opacity="100%" style:text-underline-style="solid" style:text-underline-width="auto" style:text-underline-color="font-color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Výše členských příspěvků </text:p>
      <text:p text:style-name="P2"><text:span text:style-name="T1">září</text:span><text:span text:style-name="T2"> – prosinec 2</text:span><text:span text:style-name="T3">02</text:span><text:span text:style-name="T4">6</text:span></text:p>
      <text:p text:style-name="P3"/>
      <text:p text:style-name="P4">rodiče a děti (rodič + dítě) <text:tab/>1.500 Kč<text:tab/>variabilní s. 10<text:tab/>čtvrtek 9-9,50 a 10-10,50</text:p>
      <text:p text:style-name="P4"><text:tab/><text:tab/><text:tab/><text:tab/><text:tab/><text:tab/><text:tab/><text:tab/><text:tab/>čtvrtek 14,30-15,30 nebo </text:p>
      <text:p text:style-name="P4"><text:tab/>(rodič + 2 děti)<text:tab/>1.800 Kč<text:tab/><text:tab/><text:tab/><text:tab/>pátek 16-17 hodin</text:p>
      <text:p text:style-name="P3"><text:tab/></text:p>
      <text:p text:style-name="P5">předškoláci <text:s/><text:tab/><text:span text:style-name="T5">1x týdně</text:span><text:tab/><text:span text:style-name="T6">1</text:span><text:span text:style-name="T7">.</text:span><text:span text:style-name="T8">3</text:span><text:span text:style-name="T9">0</text:span>0 Kč<text:tab/><text:span text:style-name="T7">variabilní s. 11<text:tab/></text:span>pondělí <text:span text:style-name="T10">nebo </text:span>čtvrtek 16-17 hodin</text:p>
      <text:p text:style-name="P6"><text:span text:style-name="T11"><text:tab/><text:tab/></text:span><text:span text:style-name="T12">2x týdně</text:span><text:span text:style-name="T11"><text:tab/></text:span><text:span text:style-name="T12">1.500 Kč</text:span><text:span text:style-name="T13"><text:tab/>variabilní s. 21<text:tab/>pondělí a čtvrtek 16-17 hodin</text:span><text:span text:style-name="T10"><text:tab/><text:tab/><text:tab/><text:tab/></text:span></text:p>
      <text:p text:style-name="P3"/>
      <text:p text:style-name="P7">sportovní přípravka <text:tab/><text:tab/><text:span text:style-name="T7">1.</text:span><text:span text:style-name="T5">2</text:span><text:span text:style-name="T9">00</text:span> Kč<text:tab/><text:span text:style-name="T7">variabilní s. 12</text:span><text:tab/>pondělí 17-18 hodin</text:p>
      <text:p text:style-name="P3"/>
      <text:p text:style-name="P8">ženy <text:span text:style-name="T10">1x týdně</text:span><text:tab/><text:tab/><text:tab/><text:span text:style-name="T6">1</text:span><text:span text:style-name="T7">.</text:span><text:span text:style-name="T5">5</text:span>00 Kč <text:tab/><text:span text:style-name="T7">variabilní s. 14<text:tab/></text:span>úterý 18,15-19,15 <text:span text:style-name="T10">hodin</text:span></text:p>
      <text:p text:style-name="P9"><text:tab/><text:tab/><text:tab/><text:tab/><text:tab/><text:tab/><text:tab/><text:tab/><text:tab/>úterý19,30-20,30 hodin</text:p>
      <text:p text:style-name="P8"><text:tab/><text:tab/><text:tab/><text:tab/><text:tab/><text:tab/><text:tab/><text:tab/><text:tab/>čtvrtek 19-20 <text:span text:style-name="T10">hodin</text:span></text:p>
      <text:p text:style-name="P10">ženy 2x týdně<text:tab/><text:tab/><text:tab/><text:span text:style-name="T5">2.000 Kč<text:tab/> </text:span><text:span text:style-name="T7">variabilní s. 14</text:span></text:p>
      <text:p text:style-name="P9"/>
      <text:p text:style-name="P10">ženy 3x týdně <text:tab/><text:tab/><text:tab/><text:span text:style-name="T5">2.500 Kč<text:tab/> </text:span><text:span text:style-name="T7">variabilní s. 14</text:span></text:p>
      <text:p text:style-name="P11"><text:tab/><text:tab/><text:tab/><text:tab/><text:tab/></text:p>
      <text:p text:style-name="P7">senioři<text:tab/><text:tab/><text:tab/><text:tab/><text:span text:style-name="T6">1</text:span><text:span text:style-name="T7">.</text:span><text:span text:style-name="T5">4</text:span><text:span text:style-name="T7">0</text:span>0 Kč<text:tab/><text:span text:style-name="T7">variabilní s. 16</text:span><text:tab/>pondělí, středa 7,45-8,45 hod</text:p>
      <text:p text:style-name="P12"/>
      <text:p text:style-name="P6">judo<text:tab/><text:tab/><text:tab/><text:tab/><text:span text:style-name="T6">1</text:span><text:span text:style-name="T8">.</text:span><text:span text:style-name="T5">8</text:span>00 Kč<text:tab/><text:span text:style-name="T7">variabilní s. 70</text:span><text:tab/>dle tréninkových skupin</text:p>
      <text:p text:style-name="P3"/>
      <text:p text:style-name="P13">moderní gymnastika</text:p>
      <text:p text:style-name="P13"><text:span text:style-name="T5"><text:tab/>1x týdně 1 hodina </text:span><text:tab/><text:span text:style-name="T6">1</text:span>.<text:span text:style-name="T5">2</text:span>00 <text:span text:style-name="T5">Kč</text:span><text:tab/><text:span text:style-name="T7">variabilní s. 13</text:span><text:tab/>dle tréninkových skupin</text:p>
      <text:p text:style-name="P13"><text:span text:style-name="T5"><text:tab/>2x týdně 1 hodina<text:tab/>1.500 Kč<text:tab/></text:span><text:span text:style-name="T7">variabilní s. 13</text:span></text:p>
      <text:p text:style-name="P13"><text:span text:style-name="T5"><text:tab/>2x týdně 2 hodiny<text:tab/>1.800 Kč<text:tab/></text:span><text:span text:style-name="T7">variabilní s. 13</text:span></text:p>
      <text:p text:style-name="P14"/>
      <text:p text:style-name="P6">šachy mládež<text:tab/><text:tab/><text:tab/><text:span text:style-name="T6">1</text:span>.<text:span text:style-name="T14">100</text:span> Kč<text:tab/><text:span text:style-name="T7">variabilní s. 30</text:span><text:tab/>středa </text:p>
      <text:p text:style-name="P15">šachy dospělí<text:tab/><text:tab/><text:tab/><text:span text:style-name="T6">1</text:span>.<text:span text:style-name="T6">3</text:span>00 Kč<text:tab/>variabilní s. 30<text:tab/>čtvrtek</text:p>
      <text:p text:style-name="P15"/>
      <text:p text:style-name="P16">číslo účtu <text:span text:style-name="T7">pro platbu členských příspěvků</text:span>:<text:span text:style-name="T15"> 124 393 01 / 0100</text:span></text:p>
      <text:p text:style-name="P16">do poznámky při zadávání příkazu, <text:span text:style-name="T7">prosím napište</text:span> jméno a příjmení <text:span text:style-name="T16">člena </text:span><text:span text:style-name="T7">a vyplňte variabilní symbol dle příslušného oddílu</text:span></text:p>
      <text:p text:style-name="P17"><text:span text:style-name="T17">Splatnost členských </text:span><text:span text:style-name="T18">příspěvk</text:span><text:span text:style-name="T17">ů </text:span></text:p>
      <text:p text:style-name="P18"/>
      <text:p text:style-name="P19">- <text:span text:style-name="T19">u stávajících členů </text:span>do 3<text:span text:style-name="T19">0</text:span>.<text:span text:style-name="T19">9</text:span>.202<text:span text:style-name="T5">6</text:span></text:p>
      <text:p text:style-name="P19">- <text:span text:style-name="T19">u nových členů do 14 dnů od nástupu</text:span></text:p>
      <text:p text:style-name="P20"/>
      <text:p text:style-name="P20">Naše organizace je zapojena do programu Jihočeského kraje – <text:span text:style-name="T20">Pomáháme s kroužky </text:span></text:p>
      <text:p text:style-name="P20"><text:span text:style-name="T20">pro jihočeské děti</text:span><text:span text:style-name="T21"> </text:span>(https://krouzkyprojihocechy.cz), pokud splňujete podmínky programu můžete zažádat o proplacení členského příspěvku z tohoto programu.</text:p>
      <text:p text:style-name="P15"/>
      <text:p text:style-name="P21">Pokud chcete požadovat příspěvek od zdravotní pojišťovny nejdříve </text:p>
      <text:p text:style-name="P21">si zjistěte podmínky pro jeho poskytnutí u Vaší zdravotní pojišťovny !!!</text:p>
      <text:p text:style-name="P22">P<text:span text:style-name="T22">okud Vaše pojišťovna požaduje fakturu </text:span>je <text:span text:style-name="T22">nutné před platbou příspěvku </text:span>zaslat email na: <text:a xlink:type="simple" xlink:href="mailto:sokol.tabor@seznam.cz" text:style-name="Internet_20_link" text:visited-style-name="Visited_20_Internet_20_Link">sokol.tabor@seznam.cz</text:a>, kde uvedete jméno, příjmení, datum narození, oddíl člena <text:s/></text:p>
      <text:p text:style-name="P22">pro kterého budete příspěvek žádat <text:span text:style-name="T23">a výši členského příspěvku. Na základě výše uvedeného </text:span>Vám <text:span text:style-name="T23">bude </text:span><text:s/>vystavena faktura. <text:span text:style-name="T21"><text:s/></text:span><text:span text:style-name="T24"><text:s/>Zpětné vystavení faktury není možné.</text:span><text:span text:style-name="T21"> </text:span><text:span text:style-name="T7">Pokud se jedná o nového člena</text:span></text:p>
      <text:p text:style-name="P23">je nutné mít odevzdanou přihlášku, aby Vám mohla být faktura vystavena.</text:p>
      <text:p text:style-name="P22"><text:soft-page-break/></text:p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1-02T07:46:49.931000000</meta:creation-date>
    <dc:date>2026-08-03T08:14:02.956735200</dc:date>
    <meta:editing-duration>PT6H13M13S</meta:editing-duration>
    <meta:editing-cycles>17</meta:editing-cycles>
    <meta:generator>LibreOffice/26.2.4.2$Windows_X86_64 LibreOffice_project/0229ac93fcf0d7cbc6376066c6f35021cef002dc</meta:generator>
    <meta:print-date>2026-07-31T11:27:27.858450600</meta:print-date>
    <meta:document-statistic meta:table-count="0" meta:image-count="0" meta:object-count="0" meta:page-count="2" meta:paragraph-count="35" meta:word-count="322" meta:character-count="2115" meta:non-whitespace-character-count="1741"/>
  </office:meta>
</office:document-meta>
</file>